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XO Thames" svg:font-family="'XO Thames'" style:font-pitch="variable"/>
  </office:font-face-decls>
  <office:automatic-styles>
    <style:style style:name="P1" style:family="paragraph" style:parent-style-name="First_20_line_20_indent">
      <style:paragraph-properties fo:text-align="center" style:justify-single-word="false"/>
      <style:text-properties style:font-name="XO Thames" fo:font-weight="bold" officeooo:paragraph-rsid="0077fdf3" style:font-weight-asian="bold" style:font-weight-complex="bold"/>
    </style:style>
    <style:style style:name="P2" style:family="paragraph" style:parent-style-name="First_20_line_20_indent">
      <style:paragraph-properties fo:text-align="center" style:justify-single-word="false"/>
      <style:text-properties style:font-name="XO Thames" fo:font-weight="normal" officeooo:paragraph-rsid="0077fdf3" style:font-weight-asian="normal" style:font-weight-complex="normal"/>
    </style:style>
    <style:style style:name="P3" style:family="paragraph" style:parent-style-name="First_20_line_20_indent">
      <style:paragraph-properties fo:text-align="justify" style:justify-single-word="false"/>
      <style:text-properties style:font-name="XO Thames" fo:font-weight="normal" officeooo:paragraph-rsid="0082da57" style:font-weight-asian="normal" style:font-weight-complex="normal"/>
    </style:style>
    <style:style style:name="P4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2da57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И</text:span>нформаци<text:span text:style-name="T1">я</text:span> о порядке и правилах учета животных, в том числе домашней птицы, содержащейся в личных подсобных хозяйствах</text:p>
      <text:p text:style-name="P2"/>
      <text:p text:style-name="P3">К 1 сентября 2026 г. владельцам личных подсобных хозяйств необходимо поставить на учет в компоненте «Хорриот» Федеральной государственной информационной системы в области ветеринарии (далее – ФГИС «ВетИС») домашнюю птицу и кроликов, если их в хозяйстве больше 10 голов. Если в ЛПХ есть верблюды или олени, их также необходимо зарегистрировать, причем вне зависимости от количества. </text:p>
      <text:p text:style-name="P3">В соответствии с Ветеринарными правилами маркирования и учета животных, утвержденными приказом Минсельхоза России от 3 ноября 2023 г. № 832 (далее – Ветеринарные правила), сельскохозяйственная птица подлежит маркированию в течение 7 дней после ее выведения или ввоза на территорию Российской Федерации. </text:p>
      <text:p text:style-name="P3">Маркирование животных осуществляется владельцами животных самостоятельно или посредством привлечения иных лиц. </text:p>
      <text:p text:style-name="P3">Учет животных осуществляется безвозмездно. </text:p>
      <text:p text:style-name="P3">Для птицы и кроликов разрешено групповое маркирование. В этом случае уникальный номер присваивается не каждому животному отдельно, а всей группе. Средство маркирования, например, табличка с номером, размещается на самом помещении, где содержатся животные или птица. </text:p>
      <text:p text:style-name="P3">Оленей и верблюдов, которые содержатся в ЛПХ, необходимо промаркировать индивидуально. Это означает, что каждому животному присваивается уникальный идентификационный номер. Для нанесения номера можно выбрать обычную или электронную бирку, вживляемый микрочип, ошейник или другие средства идентификации. </text:p>
      <text:p text:style-name="P3">После осуществления маркирования животных (группы животных) владелец животных в целях их учета в течение 5 рабочих дней направляет информацию о маркированных животных лицу, осуществляющему учет. Как правило, указанные сведения поступают в госветслужбу субъекта Российской Федерации, на территории которого содержится птица, или в его подведомственное учреждение, т.е. в районную станцию по борьбе с болезнями животных. </text:p>
      <text:p text:style-name="P3">Также учет животных может осуществлять ветеринар или зоотехник, имеющий доступ к компоненту ФГИС «ВетИС» «Хорриот». </text:p>
      <text:p text:style-name="P3">При обращении владельца животных в орган исполнительной власти субъекта Российской Федерации, уполномоченный в области ветеринарии, ему необходимо получить следующую информацию:</text:p>
      <text:p text:style-name="P3"><text:s/>- факт регистрации места содержания животных в компоненте ФГИС «ВетИС» «Цербер»;</text:p>
      <text:p text:style-name="P3"><text:s/>- необходимость предварительной записи на прием или выезд ветеринарного специалиста;</text:p>
      <text:p text:style-name="P3"><text:s/>- необходимость получения уникального номера средства маркирования животного (далее – УНСМ). Для этого владелец животного или птицы может самостоятельно обратиться в Россельхознадзор и запросить необходимое количество номеров, либо запросить УНСМ в управлении ветеринарии субъекта Российской Федерации, так как многие госветслужбы самостоятельно запрашивают номера в <text:soft-page-break/>центральном аппарате Россельхознадзора для последующего их нанесения на средства маркирования, которые они крепят на животных, содержащихся в частных подворьях.</text:p>
      <text:p text:style-name="P3">Учет животных в ЛПХ является принципиально важным аспектом для обеспечения биологической безопасности страны. </text:p>
      <text:p text:style-name="P3">Обязательный учет животных осуществляется с 1 сентября 2024 г., это поэтапный процесс. Такие животные, как крупный и мелкий рогатый скот, зебу, буйволы, яки, лошади, ослы, мулы и лошаки, свиньи, пушные звери и пчелы, уже учитываются в хозяйствах различной формы собственности, в том числе в хозяйствах граждан. </text:p>
      <text:p text:style-name="P3">Сельскохозяйственная птица в частных подворьях граждан, как правило, содержится на открытом пространстве, имеет доступ к водоемам, следовательно, может контактировать с синантропной и дикой птицей, которая может быть источником заразных болезней птиц. Во избежание заражения домашней птицы возбудителями заразных, в том числе особо опасных болезней, часть из которых опасна и для человека, птицу подвергают вакцинации и ветеринарным обработкам, направленным на профилактику заболевания. </text:p>
      <text:p text:style-name="P3">Для того чтобы государственная ветеринарная служба могла запланировать объемы производства вакцин и иных препаратов для обработки животных, необходима достоверная информация об их количестве, содержащемся в хозяйствах различной формы собственности.</text:p>
      <text:p text:style-name="P3">Для осуществления учета животных в компоненте ФГИС «ВетИС» «Хорриот» необходимы следующие сведения:</text:p>
      <text:p text:style-name="P3">а) биологический вид животного;</text:p>
      <text:p text:style-name="P3">б) порода (если известна), кросс (если известен и имеется);</text:p>
      <text:p text:style-name="P3">в) дата рождения (диапазон дат рождения (возрастная группа) животных, за исключением пчел, а также рыб и иных объектов аквакультуры животного происхождения, при групповом маркировании животных);</text:p>
      <text:p text:style-name="P3">г) масть (окрас) (при индивидуальном маркировании животного); </text:p>
      <text:p text:style-name="P3">д) пол (при индивидуальном маркировании животного);</text:p>
      <text:p text:style-name="P3">е) данные о маркировании (дата маркирования, наименование средства маркирования, номер средства маркирования, описание средства маркирования, место закрепления, или введения, или нанесения средства маркирования, сведения о лице (организации), осуществившем маркирование);</text:p>
      <text:p text:style-name="P3">ж) цель содержания (в том числе для разведения, для получения продукции);</text:p>
      <text:p text:style-name="P3">з) тип содержания (в том числе безвыгульное, выгульное, пастбищное);</text:p>
      <text:p text:style-name="P3">и) место содержания; </text:p>
      <text:p text:style-name="P3">к) данные о владельце животного (фамилия, имя, отчество (при наличии) и страховой номер индивидуального лицевого счета физического лица, индивидуальный номер налогоплательщика и адрес места жительства индивидуального предпринимателя, полное наименование, индивидуальный номер налогоплательщика и адрес в пределах места нахождения юридического лица);</text:p>
      <text:p text:style-name="P3">л) данные о ввозе в Российскую Федерацию (дата ввоза и странаэкспортер, дата и номер ветеринарного сопроводительного документа, в сопровождении которого животное было ввезено в Российскую Федерацию) - для ввезенных <text:soft-page-break/>животных;</text:p>
      <text:p text:style-name="P3">м) уникальный номер группы животных, в которой было учтено животное, если животное ранее было учтено в составе группы животных;</text:p>
      <text:p text:style-name="P3">н) данные о родителях (родительской группе (родительских группах) животного, включая их уникальный номер, если родители (родительская группа (родительские группы) животного были учтены в информационной системе в области ветеринарии и известны;</text:p>
      <text:p text:style-name="P3">о) данные о проведении лечебных и профилактических мероприятий (если известны), в том числе о дезинфекции, дегельминтизации, дезакаризации, профилактической вакцинации, о применении лекарственных препаратов;</text:p>
      <text:p text:style-name="P3">п) количество голов животных (за исключением пчел, а также рыб и иных объектов аквакультуры животного происхождениях), диапазон количества голов для домашней птицы – при групповом маркировании животных;</text:p>
      <text:p text:style-name="P3">р) уникальный номер входящих в состав группы животных, ранее индивидуально маркированных. </text:p>
      <text:p text:style-name="P3"><text:span text:style-name="T1">В</text:span> дальнейшем владельцы животных или птицы обязаны сообщать об изменениях в хозяйстве, таких как забой, падеж, продажа, появление приплода.</text:p>
      <text:p text:style-name="P3">В случае изменения сведений, необходимых для учета животного (группы животных), владелец животного (группы животных) представляет специалисту в области ветеринарии или специалисту в области зоотехнии информацию об изменении таких сведений.</text:p>
      <text:p text:style-name="P3">В случае перехода права собственности на животных, ранее учтенных, новый владелец животного (группы животных) представляет сведения об учтенном животном (группе животных).</text:p>
      <text:p text:style-name="P3">В части перерегистрации стада при обновлении поголовья (важно для тех, кто добавляет молодняк) повторный учет группы животных с присвоением группе животных нового уникального номера допускается в случае, если в группу животных одновременно вводится более 25 процентов голов животных от количества голов животных, указанного в компоненте ФГИС «ВетИС» «Хорриот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XO Thames" svg:font-family="'XO Thames'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07T14:17:41.346917385</meta:creation-date>
    <dc:title>Default</dc:title>
    <meta:editing-cycles>3</meta:editing-cycles>
    <meta:editing-duration>PT5M21S</meta:editing-duration>
    <meta:generator>LibreOffice/25.2.6.2$Linux_X86_64 LibreOffice_project/520$Build-2</meta:generator>
    <dc:date>2026-09-07T14:37:47.715827331</dc:date>
    <meta:document-statistic meta:table-count="1" meta:image-count="0" meta:object-count="0" meta:page-count="3" meta:paragraph-count="47" meta:word-count="949" meta:character-count="7452" meta:non-whitespace-character-count="6529"/>
  </office:meta>
</office:document-meta>
</file>